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ableColumn21" style:family="table-column">
      <style:table-column-properties style:column-width="1.5416in"/>
    </style:style>
    <style:style style:name="TableColumn22" style:family="table-column">
      <style:table-column-properties style:column-width="2.375in"/>
    </style:style>
    <style:style style:name="TableColumn23" style:family="table-column">
      <style:table-column-properties style:column-width="0.75in"/>
    </style:style>
    <style:style style:name="TableColumn24" style:family="table-column">
      <style:table-column-properties style:column-width="0.375in"/>
    </style:style>
    <style:style style:name="TableColumn25" style:family="table-column">
      <style:table-column-properties style:column-width="2.0104in"/>
    </style:style>
    <style:style style:name="Table20" style:family="table">
      <style:table-properties style:width="7.052in" fo:margin-left="-0.1777in" table:align="left"/>
    </style:style>
    <style:style style:name="TableRow26" style:family="table-row">
      <style:table-row-properties style:min-row-height="0.5902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0.4881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start" fo:line-height="0.3333in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text-align="start" fo:line-height="0.3333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41" style:family="table-row">
      <style:table-row-properties style:min-row-height="0.8701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justify" fo:margin-top="0.05in" fo:margin-bottom="0.05in" style:line-height-at-least="0.2777in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3" style:parent-style-name="內文" style:family="paragraph">
      <style:paragraph-properties style:snap-to-layout-grid="false" fo:text-align="justify" fo:margin-top="0.05in" fo:margin-bottom="0.05in" style:line-height-at-least="0.2777in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0" style:parent-style-name="內文" style:family="paragraph">
      <style:paragraph-properties style:snap-to-layout-grid="false" fo:text-align="justify" fo:margin-top="0.05in" fo:margin-bottom="0.05in" style:line-height-at-least="0.2777in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style:snap-to-layout-grid="false" fo:text-align="justify" fo:margin-bottom="0.05in" style:line-height-at-least="0.2777in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71" style:family="table-row">
      <style:table-row-properties style:min-row-height="0.8569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0.8569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justify"/>
    </style:style>
    <style:style style:name="T81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9" style:family="table-row">
      <style:table-row-properties style:min-row-height="0.6805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Row94" style:family="table-row">
      <style:table-row-properties style:min-row-height="0.8222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style:snap-to-layout-grid="false" fo:text-align="justify" style:line-height-at-least="0.2777in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Row111" style:family="table-row">
      <style:table-row-properties style:min-row-height="0.6708i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16" style:family="table-row">
      <style:table-row-properties style:min-row-height="0.8895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start" fo:line-height="125%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21" style:family="table-row">
      <style:table-row-properties style:min-row-height="0.8875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0.2777in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國立屏東大學招生系統權限申請表</text:p>
      <text:p text:style-name="內文"><text:span text:style-name="T4">表單編號： <text:s text:c="23"/></text:span><text:span text:style-name="T5"><text:s text:c="5"/></text:span><text:span text:style-name="T6"><text:s text:c="2"/></text:span><text:span text:style-name="T7">申請</text:span><text:span text:style-name="T8">日期:</text:span><text:span text:style-name="T9"><text:s text:c="3"/></text:span><text:span text:style-name="T10"><text:s/></text:span><text:span text:style-name="T11">年</text:span><text:span text:style-name="T12"><text:s/></text:span><text:span text:style-name="T13"><text:s text:c="2"/></text:span><text:span text:style-name="T14"><text:s/></text:span><text:span text:style-name="T15">月</text:span><text:span text:style-name="T16"><text:s/></text:span><text:span text:style-name="T17"><text:s text:c="2"/></text:span><text:span text:style-name="T18"><text:s/></text:span><text:span text:style-name="T19">日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申請人</text:p>
          </table:table-cell>
          <table:table-cell table:style-name="TableCell29">
            <text:p text:style-name="P30"/>
          </table:table-cell>
          <table:table-cell table:style-name="TableCell31">
            <text:p text:style-name="P32">單<text:s/>位</text:p>
          </table:table-cell>
          <table:table-cell table:style-name="TableCell33" table:number-columns-spanned="2">
            <text:p text:style-name="P34"/>
          </table:table-cell>
          <table:covered-table-cell/>
        </table:table-row>
        <table:table-row table:style-name="TableRow35">
          <table:table-cell table:style-name="TableCell36">
            <text:p text:style-name="P37">電話分機</text:p>
            <text:p text:style-name="P38">及e_mail</text:p>
          </table:table-cell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申請項目</text:p>
          </table:table-cell>
          <table:table-cell table:style-name="TableCell44" table:number-columns-spanned="4">
            <text:p text:style-name="P45"><text:span text:style-name="T46">□</text:span><text:span text:style-name="T47">新增</text:span><text:span text:style-name="T48">承辦人</text:span><text:span text:style-name="T49">︰</text:span><text:span text:style-name="T50"><text:s text:c="33"/></text:span><text:span text:style-name="T51"><text:s/></text:span><text:span text:style-name="T52"><text:s text:c="5"/></text:span></text:p>
            <text:p text:style-name="P53"><text:span text:style-name="T54">□異動</text:span><text:span text:style-name="T55">承辦人</text:span><text:span text:style-name="T56">︰</text:span><text:span text:style-name="T57"><text:s text:c="33"/></text:span><text:span text:style-name="T58"><text:s/></text:span><text:span text:style-name="T59"><text:s text:c="5"/></text:span></text:p>
            <text:p text:style-name="P60"><text:span text:style-name="T61">□刪除</text:span><text:span text:style-name="T62">承辦人</text:span><text:span text:style-name="T63">︰</text:span><text:span text:style-name="T64"><text:s text:c="33"/></text:span><text:span text:style-name="T65"><text:s/></text:span><text:span text:style-name="T66"><text:s text:c="5"/></text:span></text:p>
            <text:p text:style-name="P67"><text:span text:style-name="T68">□</text:span><text:span text:style-name="T69">其他：</text:span><text:span text:style-name="T70"><text:s text:c="46"/></text:span></text:p>
          </table:table-cell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申請適用班組別</text:p>
          </table:table-cell>
          <table:table-cell table:style-name="TableCell74" table:number-columns-spanned="4">
            <text:p text:style-name="P75">(若為新增班組別，請詳實填寫正確班組別名稱)</text:p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申請存取權限</text:p>
          </table:table-cell>
          <table:table-cell table:style-name="TableCell79" table:number-columns-spanned="4">
            <text:p text:style-name="P80"><text:span text:style-name="T81"></text:span><text:span text:style-name="T82">招生作業 <text:s text:c="3"/></text:span><text:span text:style-name="T83"></text:span><text:span text:style-name="T84">考試作業 <text:s text:c="3"/></text:span><text:span text:style-name="T85"></text:span><text:span text:style-name="T86">成績作業 <text:s text:c="2"/></text:span><text:span text:style-name="T87"></text:span><text:span text:style-name="T88">報表列印</text:span></text:p>
          </table:table-cell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使用期間</text:p>
          </table:table-cell>
          <table:table-cell table:style-name="TableCell92" table:number-columns-spanned="4">
            <text:p text:style-name="P93"/>
          </table:table-cell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申請單位承辦人(<text:s/>簽<text:s/>章<text:s/>)</text:p>
          </table:table-cell>
          <table:table-cell table:style-name="TableCell97">
            <text:p text:style-name="P98"/>
          </table:table-cell>
          <table:table-cell table:style-name="TableCell99" table:number-columns-spanned="2">
            <text:p text:style-name="P100">申請單位權責主管</text:p>
            <text:p text:style-name="P101"><text:span text:style-name="T102">(</text:span><text:span text:style-name="T103"><text:s/></text:span><text:span text:style-name="T104">簽</text:span><text:span text:style-name="T105"><text:s/></text:span><text:span text:style-name="T106">章</text:span><text:span text:style-name="T107"><text:s/></text:span><text:span text:style-name="T108">)</text:span></text:p>
          </table:table-cell>
          <table:covered-table-cell/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管理員<text:line-break/>審核結果</text:p>
          </table:table-cell>
          <table:table-cell table:style-name="TableCell114" table:number-columns-spanned="4">
            <text:p text:style-name="P115">□同意<text:s/><text:s/>□不同意</text:p>
          </table:table-cell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審核意見說明<text:line-break/>(簽章)</text:p>
          </table:table-cell>
          <table:table-cell table:style-name="TableCell119" table:number-columns-spanned="4">
            <text:p text:style-name="P120"/>
          </table:table-cell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<text:span text:style-name="T124">審核單位權責主管</text:span><text:span text:style-name="T125">(</text:span><text:span text:style-name="T126"><text:s/></text:span><text:span text:style-name="T127">簽</text:span><text:span text:style-name="T128"><text:s/></text:span><text:span text:style-name="T129">章</text:span><text:span text:style-name="T130"><text:s/></text:span><text:span text:style-name="T131">)</text:span></text:p>
          </table:table-cell>
          <table:table-cell table:style-name="TableCell132" table:number-columns-spanned="4">
            <text:p text:style-name="P133"/>
          </table:table-cell>
          <table:covered-table-cell/>
          <table:covered-table-cell/>
          <table:covered-table-cell/>
        </table:table-row>
      </table:table>
      <text:p text:style-name="P1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 fo:language="en" fo:country="U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1972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><text:s/></text:p>
      </style:header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文件清單</dc:title>
    <dc:subject/>
    <meta:initial-creator>Yoko Chen</meta:initial-creator>
    <dc:creator>user</dc:creator>
    <meta:creation-date>2017-07-10T03:50:00Z</meta:creation-date>
    <dc:date>2017-07-10T03:50:00Z</dc:date>
    <meta:print-date>2016-07-15T07:00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9" meta:character-count="463" meta:row-count="3" meta:non-whitespace-character-count="395"/>
  </office:meta>
</office:document-meta>
</file>